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  <style:font-face style:name="INFOTEXT" svg:font-family="INFOTEXT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1.45520833333333cm"/>
    </style:style>
    <style:style style:name="co2" style:family="table-column">
      <style:table-column-properties fo:break-before="auto" style:column-width="2.88395833333333cm"/>
    </style:style>
    <style:style style:name="co3" style:family="table-column">
      <style:table-column-properties fo:break-before="auto" style:column-width="3.175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null-date table:date-value="1904-01-01"/>
      </table:calculation-settings>
      <table:table table:name="Principales_Indicadores_de_la_F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1" table:number-columns-repeated="16380" table:default-cell-style-name="ce1"/>
        <table:table-row table:style-name="ro1">
          <table:table-cell office:value-type="string" table:style-name="ce1">
            <text:p>AÑO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INDICADOR</text:p>
          </table:table-cell>
          <table:table-cell office:value-type="string" table:style-name="ce1">
            <text:p>CANTIDAD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777" table:style-name="ce1">
            <text:p>777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7344" table:style-name="ce1">
            <text:p>734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26871" table:style-name="ce1">
            <text:p>2687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6479" table:style-name="ce1">
            <text:p>647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2791" table:style-name="ce1">
            <text:p>279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30677" table:style-name="ce1">
            <text:p>30677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57932" table:style-name="ce1">
            <text:p>157932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26571" table:style-name="ce1">
            <text:p>2657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3770" table:style-name="ce1">
            <text:p>377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36525" table:style-name="ce1">
            <text:p>3652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262721" table:style-name="ce1">
            <text:p>26272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39670" table:style-name="ce1">
            <text:p>3967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3534" table:style-name="ce1">
            <text:p>353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31143" table:style-name="ce1">
            <text:p>3114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288444" table:style-name="ce1">
            <text:p>28844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38007" table:style-name="ce1">
            <text:p>38007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3788" table:style-name="ce1">
            <text:p>3788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32955" table:style-name="ce1">
            <text:p>3295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331595" table:style-name="ce1">
            <text:p>33159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42215" table:style-name="ce1">
            <text:p>4221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4199" table:style-name="ce1">
            <text:p>419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34203" table:style-name="ce1">
            <text:p>3420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329535" table:style-name="ce1">
            <text:p>32953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46852" table:style-name="ce1">
            <text:p>46852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4030" table:style-name="ce1">
            <text:p>403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32944" table:style-name="ce1">
            <text:p>3294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292015" table:style-name="ce1">
            <text:p>29201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44459" table:style-name="ce1">
            <text:p>4445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4333" table:style-name="ce1">
            <text:p>433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35801" table:style-name="ce1">
            <text:p>3580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356478" table:style-name="ce1">
            <text:p>356478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48981" table:style-name="ce1">
            <text:p>4898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4578" table:style-name="ce1">
            <text:p>4578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39399" table:style-name="ce1">
            <text:p>3939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340243" table:style-name="ce1">
            <text:p>34024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49646" table:style-name="ce1">
            <text:p>49646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4365" table:style-name="ce1">
            <text:p>4365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37540" table:style-name="ce1">
            <text:p>3754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343991" table:style-name="ce1">
            <text:p>343991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47009" table:style-name="ce1">
            <text:p>47009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4580" table:style-name="ce1">
            <text:p>4580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35324" table:style-name="ce1">
            <text:p>3532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388853" table:style-name="ce1">
            <text:p>38885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51703" table:style-name="ce1">
            <text:p>51703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3118" table:style-name="ce1">
            <text:p>3118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22054" table:style-name="ce1">
            <text:p>2205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315944" table:style-name="ce1">
            <text:p>315944</text:p>
          </table:table-cell>
          <table:table-cell table:number-columns-repeated="16380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37011" table:style-name="ce1">
            <text:p>3701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1069" table:style-name="ce1">
            <text:p>1069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11421" table:style-name="ce1">
            <text:p>1142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36695" table:style-name="ce1">
            <text:p>3669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9173" table:style-name="ce1">
            <text:p>9173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2726" table:style-name="ce1">
            <text:p>2726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30177" table:style-name="ce1">
            <text:p>30177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51301" table:style-name="ce1">
            <text:p>15130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30415" table:style-name="ce1">
            <text:p>3041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4164" table:style-name="ce1">
            <text:p>416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39145" table:style-name="ce1">
            <text:p>3914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270138" table:style-name="ce1">
            <text:p>27013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40844" table:style-name="ce1">
            <text:p>4084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3367" table:style-name="ce1">
            <text:p>3367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33084" table:style-name="ce1">
            <text:p>3308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279260" table:style-name="ce1">
            <text:p>27926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39253" table:style-name="ce1">
            <text:p>39253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4184" table:style-name="ce1">
            <text:p>418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35748" table:style-name="ce1">
            <text:p>3574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349772" table:style-name="ce1">
            <text:p>349772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45772" table:style-name="ce1">
            <text:p>45772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4506" table:style-name="ce1">
            <text:p>4506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37478" table:style-name="ce1">
            <text:p>3747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374036" table:style-name="ce1">
            <text:p>374036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48991" table:style-name="ce1">
            <text:p>4899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4391" table:style-name="ce1">
            <text:p>439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35231" table:style-name="ce1">
            <text:p>3523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348500" table:style-name="ce1">
            <text:p>34850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44260" table:style-name="ce1">
            <text:p>4426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4716" table:style-name="ce1">
            <text:p>4716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40131" table:style-name="ce1">
            <text:p>4013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345374" table:style-name="ce1">
            <text:p>345374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51848" table:style-name="ce1">
            <text:p>5184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4267" table:style-name="ce1">
            <text:p>4267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36883" table:style-name="ce1">
            <text:p>36883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331529" table:style-name="ce1">
            <text:p>331529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46432" table:style-name="ce1">
            <text:p>46432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3453" table:style-name="ce1">
            <text:p>3453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30260" table:style-name="ce1">
            <text:p>3026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330741" table:style-name="ce1">
            <text:p>33074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35901" table:style-name="ce1">
            <text:p>3590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5012" table:style-name="ce1">
            <text:p>5012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39595" table:style-name="ce1">
            <text:p>3959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389429" table:style-name="ce1">
            <text:p>389429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54155" table:style-name="ce1">
            <text:p>54155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3398" table:style-name="ce1">
            <text:p>3398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23720" table:style-name="ce1">
            <text:p>23720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429481" table:style-name="ce1">
            <text:p>429481</text:p>
          </table:table-cell>
          <table:table-cell table:number-columns-repeated="16380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40451" table:style-name="ce1">
            <text:p>4045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1040" table:style-name="ce1">
            <text:p>1040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12804" table:style-name="ce1">
            <text:p>1280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27834" table:style-name="ce1">
            <text:p>2783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8534" table:style-name="ce1">
            <text:p>853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3780" table:style-name="ce1">
            <text:p>3780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39537" table:style-name="ce1">
            <text:p>3953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92191" table:style-name="ce1">
            <text:p>19219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36161" table:style-name="ce1">
            <text:p>3616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2442" table:style-name="ce1">
            <text:p>2442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21469" table:style-name="ce1">
            <text:p>21469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165061" table:style-name="ce1">
            <text:p>16506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27496" table:style-name="ce1">
            <text:p>27496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1257" table:style-name="ce1">
            <text:p>125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8487" table:style-name="ce1">
            <text:p>848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174487" table:style-name="ce1">
            <text:p>17448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16860" table:style-name="ce1">
            <text:p>16860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973" table:style-name="ce1">
            <text:p>97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5568" table:style-name="ce1">
            <text:p>556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108730" table:style-name="ce1">
            <text:p>108730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15005" table:style-name="ce1">
            <text:p>1500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773" table:style-name="ce1">
            <text:p>77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5763" table:style-name="ce1">
            <text:p>576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74375" table:style-name="ce1">
            <text:p>7437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11178" table:style-name="ce1">
            <text:p>1117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988" table:style-name="ce1">
            <text:p>98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8625" table:style-name="ce1">
            <text:p>862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73514" table:style-name="ce1">
            <text:p>7351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11781" table:style-name="ce1">
            <text:p>11781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808" table:style-name="ce1">
            <text:p>80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10525" table:style-name="ce1">
            <text:p>1052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44088" table:style-name="ce1">
            <text:p>44088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6045" table:style-name="ce1">
            <text:p>604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1105" table:style-name="ce1">
            <text:p>110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9826" table:style-name="ce1">
            <text:p>9826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42366" table:style-name="ce1">
            <text:p>42366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12754" table:style-name="ce1">
            <text:p>1275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1674" table:style-name="ce1">
            <text:p>167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16554" table:style-name="ce1">
            <text:p>1655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84494" table:style-name="ce1">
            <text:p>8449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17852" table:style-name="ce1">
            <text:p>17852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1914" table:style-name="ce1">
            <text:p>191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15253" table:style-name="ce1">
            <text:p>1525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103247" table:style-name="ce1">
            <text:p>103247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18325" table:style-name="ce1">
            <text:p>18325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1993" table:style-name="ce1">
            <text:p>1993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12082" table:style-name="ce1">
            <text:p>12082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171814" table:style-name="ce1">
            <text:p>171814</text:p>
          </table:table-cell>
          <table:table-cell table:number-columns-repeated="16380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27904" table:style-name="ce1">
            <text:p>2790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212" table:style-name="ce1">
            <text:p>212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1598" table:style-name="ce1">
            <text:p>159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15703" table:style-name="ce1">
            <text:p>1570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1779" table:style-name="ce1">
            <text:p>177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1297" table:style-name="ce1">
            <text:p>1297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13020" table:style-name="ce1">
            <text:p>13020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61371" table:style-name="ce1">
            <text:p>6137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12290" table:style-name="ce1">
            <text:p>12290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2009" table:style-name="ce1">
            <text:p>200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15065" table:style-name="ce1">
            <text:p>15065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90988" table:style-name="ce1">
            <text:p>9098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20965" table:style-name="ce1">
            <text:p>20965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3360" table:style-name="ce1">
            <text:p>3360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210038" table:style-name="ce1">
            <text:p>21003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66031" table:style-name="ce1">
            <text:p>6603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29917" table:style-name="ce1">
            <text:p>29917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3644" table:style-name="ce1">
            <text:p>364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253769" table:style-name="ce1">
            <text:p>25376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19604" table:style-name="ce1">
            <text:p>1960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47186" table:style-name="ce1">
            <text:p>4718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3176" table:style-name="ce1">
            <text:p>317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227314" table:style-name="ce1">
            <text:p>22731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22958" table:style-name="ce1">
            <text:p>2295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36043" table:style-name="ce1">
            <text:p>3604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3425" table:style-name="ce1">
            <text:p>3425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240261" table:style-name="ce1">
            <text:p>24026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24801" table:style-name="ce1">
            <text:p>2480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40203" table:style-name="ce1">
            <text:p>4020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4048" table:style-name="ce1">
            <text:p>404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326446" table:style-name="ce1">
            <text:p>32644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32898" table:style-name="ce1">
            <text:p>3289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44821" table:style-name="ce1">
            <text:p>4482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3268" table:style-name="ce1">
            <text:p>326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263387" table:style-name="ce1">
            <text:p>263387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26061" table:style-name="ce1">
            <text:p>2606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35946" table:style-name="ce1">
            <text:p>3594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3786" table:style-name="ce1">
            <text:p>378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346169" table:style-name="ce1">
            <text:p>34616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33453" table:style-name="ce1">
            <text:p>3345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38974" table:style-name="ce1">
            <text:p>38974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4558" table:style-name="ce1">
            <text:p>4558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325365" table:style-name="ce1">
            <text:p>325365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33627" table:style-name="ce1">
            <text:p>33627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50559" table:style-name="ce1">
            <text:p>50559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2673" table:style-name="ce1">
            <text:p>2673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322606" table:style-name="ce1">
            <text:p>322606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15661" table:style-name="ce1">
            <text:p>15661</text:p>
          </table:table-cell>
          <table:table-cell table:number-columns-repeated="16380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37185" table:style-name="ce1">
            <text:p>37185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371" table:style-name="ce1">
            <text:p>37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18156" table:style-name="ce1">
            <text:p>1815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3097" table:style-name="ce1">
            <text:p>309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2802" table:style-name="ce1">
            <text:p>280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1492" table:style-name="ce1">
            <text:p>149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67202" table:style-name="ce1">
            <text:p>6720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3827" table:style-name="ce1">
            <text:p>1382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13172" table:style-name="ce1">
            <text:p>1317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3453" table:style-name="ce1">
            <text:p>3453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158516" table:style-name="ce1">
            <text:p>15851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32142" table:style-name="ce1">
            <text:p>3214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30584" table:style-name="ce1">
            <text:p>30584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3304" table:style-name="ce1">
            <text:p>3304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30781" table:style-name="ce1">
            <text:p>3078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212232" table:style-name="ce1">
            <text:p>21223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32153" table:style-name="ce1">
            <text:p>32153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4074" table:style-name="ce1">
            <text:p>4074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41746" table:style-name="ce1">
            <text:p>4174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281437" table:style-name="ce1">
            <text:p>28143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34447" table:style-name="ce1">
            <text:p>3444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3506" table:style-name="ce1">
            <text:p>350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20062" table:style-name="ce1">
            <text:p>2006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249489" table:style-name="ce1">
            <text:p>24948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45885" table:style-name="ce1">
            <text:p>45885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4612" table:style-name="ce1">
            <text:p>461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359389" table:style-name="ce1">
            <text:p>35938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39566" table:style-name="ce1">
            <text:p>3956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46207" table:style-name="ce1">
            <text:p>4620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4536" table:style-name="ce1">
            <text:p>453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331469" table:style-name="ce1">
            <text:p>33146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39626" table:style-name="ce1">
            <text:p>3962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47351" table:style-name="ce1">
            <text:p>4735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3887" table:style-name="ce1">
            <text:p>388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275474" table:style-name="ce1">
            <text:p>275474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33055" table:style-name="ce1">
            <text:p>33055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41672" table:style-name="ce1">
            <text:p>4167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URSOS</text:p>
          </table:table-cell>
          <table:table-cell office:value-type="float" office:value="4639" table:style-name="ce1">
            <text:p>463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RAS INSTRUCCION</text:p>
          </table:table-cell>
          <table:table-cell office:value-type="float" office:value="382161" table:style-name="ce1">
            <text:p>38216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HOMBRES</text:p>
          </table:table-cell>
          <table:table-cell office:value-type="float" office:value="37068" table:style-name="ce1">
            <text:p>37068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MUJERES</text:p>
          </table:table-cell>
          <table:table-cell office:value-type="float" office:value="51917" table:style-name="ce1">
            <text:p>5191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URSOS</text:p>
          </table:table-cell>
          <table:table-cell office:value-type="float" office:value="3862" table:style-name="ce1">
            <text:p>3862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RAS INSTRUCCION</text:p>
          </table:table-cell>
          <table:table-cell office:value-type="float" office:value="289701" table:style-name="ce1">
            <text:p>289701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HOMBRES</text:p>
          </table:table-cell>
          <table:table-cell office:value-type="float" office:value="31823" table:style-name="ce1">
            <text:p>31823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MUJERES</text:p>
          </table:table-cell>
          <table:table-cell office:value-type="float" office:value="42293" table:style-name="ce1">
            <text:p>42293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URSOS</text:p>
          </table:table-cell>
          <table:table-cell office:value-type="float" office:value="3736" table:style-name="ce1">
            <text:p>3736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RAS INSTRUCCION</text:p>
          </table:table-cell>
          <table:table-cell office:value-type="float" office:value="392209" table:style-name="ce1">
            <text:p>392209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HOMBRES</text:p>
          </table:table-cell>
          <table:table-cell office:value-type="float" office:value="27647" table:style-name="ce1">
            <text:p>27647</text:p>
          </table:table-cell>
          <table:table-cell table:number-columns-repeated="16380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MUJERES</text:p>
          </table:table-cell>
          <table:table-cell office:value-type="float" office:value="43842" table:style-name="ce1">
            <text:p>43842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URSOS</text:p>
          </table:table-cell>
          <table:table-cell office:value-type="float" office:value="793" table:style-name="ce1">
            <text:p>793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RAS INSTRUCCION</text:p>
          </table:table-cell>
          <table:table-cell office:value-type="float" office:value="39347" table:style-name="ce1">
            <text:p>39347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HOMBRES</text:p>
          </table:table-cell>
          <table:table-cell office:value-type="float" office:value="7280" table:style-name="ce1">
            <text:p>728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MUJERES</text:p>
          </table:table-cell>
          <table:table-cell office:value-type="float" office:value="8760" table:style-name="ce1">
            <text:p>876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URSOS</text:p>
          </table:table-cell>
          <table:table-cell office:value-type="float" office:value="2462" table:style-name="ce1">
            <text:p>2462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RAS INSTRUCCION</text:p>
          </table:table-cell>
          <table:table-cell office:value-type="float" office:value="116110" table:style-name="ce1">
            <text:p>11611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HOMBRES</text:p>
          </table:table-cell>
          <table:table-cell office:value-type="float" office:value="25791" table:style-name="ce1">
            <text:p>25791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MUJERES</text:p>
          </table:table-cell>
          <table:table-cell office:value-type="float" office:value="20719" table:style-name="ce1">
            <text:p>20719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URSOS</text:p>
          </table:table-cell>
          <table:table-cell office:value-type="float" office:value="3340" table:style-name="ce1">
            <text:p>334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RAS INSTRUCCION</text:p>
          </table:table-cell>
          <table:table-cell office:value-type="float" office:value="171213" table:style-name="ce1">
            <text:p>171213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HOMBRES</text:p>
          </table:table-cell>
          <table:table-cell office:value-type="float" office:value="31396" table:style-name="ce1">
            <text:p>31396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MUJERES</text:p>
          </table:table-cell>
          <table:table-cell office:value-type="float" office:value="34421" table:style-name="ce1">
            <text:p>34421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URSOS</text:p>
          </table:table-cell>
          <table:table-cell office:value-type="float" office:value="4386" table:style-name="ce1">
            <text:p>4386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RAS INSTRUCCION</text:p>
          </table:table-cell>
          <table:table-cell office:value-type="float" office:value="333273" table:style-name="ce1">
            <text:p>333273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HOMBRES</text:p>
          </table:table-cell>
          <table:table-cell office:value-type="float" office:value="41275" table:style-name="ce1">
            <text:p>41275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MUJERES</text:p>
          </table:table-cell>
          <table:table-cell office:value-type="float" office:value="46027" table:style-name="ce1">
            <text:p>46027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URSOS</text:p>
          </table:table-cell>
          <table:table-cell office:value-type="float" office:value="5941" table:style-name="ce1">
            <text:p>5941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RAS INSTRUCCION</text:p>
          </table:table-cell>
          <table:table-cell office:value-type="float" office:value="484456" table:style-name="ce1">
            <text:p>484456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HOMBRES</text:p>
          </table:table-cell>
          <table:table-cell office:value-type="float" office:value="50865" table:style-name="ce1">
            <text:p>50865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MUJERES</text:p>
          </table:table-cell>
          <table:table-cell office:value-type="float" office:value="61222" table:style-name="ce1">
            <text:p>61222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URSOS</text:p>
          </table:table-cell>
          <table:table-cell office:value-type="float" office:value="4174" table:style-name="ce1">
            <text:p>4174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RAS INSTRUCCION</text:p>
          </table:table-cell>
          <table:table-cell office:value-type="float" office:value="307765" table:style-name="ce1">
            <text:p>307765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HOMBRES</text:p>
          </table:table-cell>
          <table:table-cell office:value-type="float" office:value="35381" table:style-name="ce1">
            <text:p>35381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MUJERES</text:p>
          </table:table-cell>
          <table:table-cell office:value-type="float" office:value="44184" table:style-name="ce1">
            <text:p>44184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URSOS</text:p>
          </table:table-cell>
          <table:table-cell office:value-type="float" office:value="5222" table:style-name="ce1">
            <text:p>5222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RAS INSTRUCCION</text:p>
          </table:table-cell>
          <table:table-cell office:value-type="float" office:value="419398" table:style-name="ce1">
            <text:p>419398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HOMBRES</text:p>
          </table:table-cell>
          <table:table-cell office:value-type="float" office:value="47529" table:style-name="ce1">
            <text:p>47529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MUJERES</text:p>
          </table:table-cell>
          <table:table-cell office:value-type="float" office:value="54065" table:style-name="ce1">
            <text:p>54065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URSOS</text:p>
          </table:table-cell>
          <table:table-cell office:value-type="float" office:value="4469" table:style-name="ce1">
            <text:p>4469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RAS INSTRUCCION</text:p>
          </table:table-cell>
          <table:table-cell office:value-type="float" office:value="318350" table:style-name="ce1">
            <text:p>318350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HOMBRES</text:p>
          </table:table-cell>
          <table:table-cell office:value-type="float" office:value="38036" table:style-name="ce1">
            <text:p>38036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MUJERES</text:p>
          </table:table-cell>
          <table:table-cell office:value-type="float" office:value="46754" table:style-name="ce1">
            <text:p>46754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URSOS</text:p>
          </table:table-cell>
          <table:table-cell office:value-type="float" office:value="4935" table:style-name="ce1">
            <text:p>4935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RAS INSTRUCCION</text:p>
          </table:table-cell>
          <table:table-cell office:value-type="float" office:value="370294" table:style-name="ce1">
            <text:p>370294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HOMBRES</text:p>
          </table:table-cell>
          <table:table-cell office:value-type="float" office:value="44861" table:style-name="ce1">
            <text:p>44861</text:p>
          </table:table-cell>
          <table:table-cell table:number-columns-repeated="16380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MUJERES</text:p>
          </table:table-cell>
          <table:table-cell office:value-type="float" office:value="51816" table:style-name="ce1">
            <text:p>51816</text:p>
          </table:table-cell>
          <table:table-cell table:number-columns-repeated="16380"/>
        </table:table-row>
        <table:table-row table:number-rows-repeated="1048299" table:style-name="ro1">
          <table:table-cell table:number-columns-repeated="16384"/>
        </table:table-row>
      </table:table>
      <table:database-ranges>
        <table:database-range table:target-range-address="Principales_Indicadores_de_la_F.A2:Principales_Indicadores_de_la_F.D157" table:contains-header="false">
          <table:sort>
            <table:sort-by table:field-number="0"/>
            <table:sort-by table:field-number="1"/>
            <table:sort-by table:field-number="2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  <style:font-face style:name="INFOTEXT" svg:font-family="INFOTEXT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DEBF7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9E1F2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DD7EE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4C6E7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9BC2E6"/>
      <style:text-properties fo:color="#FFFFFF"/>
    </style:style>
    <style:style style:name="_54_0_37__32_-_32_Accent2" style:display-name="60% - Accent2" style:family="table-cell" style:data-style-name="N0">
      <style:table-cell-properties fo:background-color="#F4B084"/>
      <style:text-properties fo:color="#FFFFFF"/>
    </style:style>
    <style:style style:name="_54_0_37__32_-_32_Accent3" style:display-name="60% - Accent3" style:family="table-cell" style:data-style-name="N0">
      <style:table-cell-properties fo:background-color="#C9C9C9"/>
      <style:text-properties fo:color="#FFFFFF"/>
    </style:style>
    <style:style style:name="_54_0_37__32_-_32_Accent4" style:display-name="60% - Accent4" style:family="table-cell" style:data-style-name="N0">
      <style:table-cell-properties fo:background-color="#FFD966"/>
      <style:text-properties fo:color="#FFFFFF"/>
    </style:style>
    <style:style style:name="_54_0_37__32_-_32_Accent5" style:display-name="60% - Accent5" style:family="table-cell" style:data-style-name="N0">
      <style:table-cell-properties fo:background-color="#8EA9DB"/>
      <style:text-properties fo:color="#FFFFFF"/>
    </style:style>
    <style:style style:name="_54_0_37__32_-_32_Accent6" style:display-name="60% - Accent6" style:family="table-cell" style:data-style-name="N0">
      <style:table-cell-properties fo:background-color="#A9D08E"/>
      <style:text-properties fo:color="#FFFFFF"/>
    </style:style>
    <style:style style:name="Accent1" style:family="table-cell" style:data-style-name="N0">
      <style:table-cell-properties fo:background-color="#5B9BD5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4472C4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65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INFOTEXT" style:font-name-asian="INFOTEXT" style:font-name-complex="INFOTEX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0917</meta:generator>
    <dc:creator>Emmanuel Reyes</dc:creator>
    <meta:creation-date>2019-10-08T15:53:09Z</meta:creation-date>
    <dc:date>2023-10-10T16:11:58Z</dc:date>
  </office:meta>
</office:document-meta>
</file>