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0.931333333333333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3.53483333333333cm" style:use-optimal-column-width="true"/>
    </style:style>
    <style:style style:name="co4" style:family="table-column">
      <style:table-column-properties fo:break-before="auto" style:column-width="1.82033333333333cm" style:use-optimal-column-width="true"/>
    </style:style>
    <style:style style:name="co5" style:family="table-column">
      <style:table-column-properties fo:break-before="auto" style:column-width="1.73566666666667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Principales_Indicadores_de_la_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INDICADOR</text:p>
          </table:table-cell>
          <table:table-cell office:value-type="string" table:style-name="ce1">
            <text:p>CANTIDAD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344" table:style-name="ce1">
            <text:p>73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6871" table:style-name="ce1">
            <text:p>268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6479" table:style-name="ce1">
            <text:p>647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91" table:style-name="ce1">
            <text:p>27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677" table:style-name="ce1">
            <text:p>306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7932" table:style-name="ce1">
            <text:p>15793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6571" table:style-name="ce1">
            <text:p>265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770" table:style-name="ce1">
            <text:p>37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6525" table:style-name="ce1">
            <text:p>3652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62721" table:style-name="ce1">
            <text:p>26272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9670" table:style-name="ce1">
            <text:p>396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534" table:style-name="ce1">
            <text:p>353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1143" table:style-name="ce1">
            <text:p>311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8444" table:style-name="ce1">
            <text:p>2884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8007" table:style-name="ce1">
            <text:p>3800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788" table:style-name="ce1">
            <text:p>378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2955" table:style-name="ce1">
            <text:p>3295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31595" table:style-name="ce1">
            <text:p>33159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2215" table:style-name="ce1">
            <text:p>422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99" table:style-name="ce1">
            <text:p>41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4203" table:style-name="ce1">
            <text:p>342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9535" table:style-name="ce1">
            <text:p>32953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6852" table:style-name="ce1">
            <text:p>4685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030" table:style-name="ce1">
            <text:p>403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2944" table:style-name="ce1">
            <text:p>32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92015" table:style-name="ce1">
            <text:p>2920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459" table:style-name="ce1">
            <text:p>4445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333" table:style-name="ce1">
            <text:p>433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5801" table:style-name="ce1">
            <text:p>3580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56478" table:style-name="ce1">
            <text:p>3564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8981" table:style-name="ce1">
            <text:p>4898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578" table:style-name="ce1">
            <text:p>45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9399" table:style-name="ce1">
            <text:p>393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40243" table:style-name="ce1">
            <text:p>3402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9646" table:style-name="ce1">
            <text:p>49646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365" table:style-name="ce1">
            <text:p>436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3991" table:style-name="ce1">
            <text:p>3439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47009" table:style-name="ce1">
            <text:p>4700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80" table:style-name="ce1">
            <text:p>458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5324" table:style-name="ce1">
            <text:p>3532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8853" table:style-name="ce1">
            <text:p>38885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1703" table:style-name="ce1">
            <text:p>517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118" table:style-name="ce1">
            <text:p>311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2054" table:style-name="ce1">
            <text:p>2205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15944" table:style-name="ce1">
            <text:p>315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011" table:style-name="ce1">
            <text:p>3701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69" table:style-name="ce1">
            <text:p>106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1421" table:style-name="ce1">
            <text:p>1142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6695" table:style-name="ce1">
            <text:p>366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9173" table:style-name="ce1">
            <text:p>917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26" table:style-name="ce1">
            <text:p>272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177" table:style-name="ce1">
            <text:p>3017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1301" table:style-name="ce1">
            <text:p>1513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0415" table:style-name="ce1">
            <text:p>3041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164" table:style-name="ce1">
            <text:p>416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9145" table:style-name="ce1">
            <text:p>3914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70138" table:style-name="ce1">
            <text:p>27013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40844" table:style-name="ce1">
            <text:p>4084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7" table:style-name="ce1">
            <text:p>33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3084" table:style-name="ce1">
            <text:p>330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79260" table:style-name="ce1">
            <text:p>279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9253" table:style-name="ce1">
            <text:p>392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184" table:style-name="ce1">
            <text:p>41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5748" table:style-name="ce1">
            <text:p>357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49772" table:style-name="ce1">
            <text:p>349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5772" table:style-name="ce1">
            <text:p>45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506" table:style-name="ce1">
            <text:p>450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7478" table:style-name="ce1">
            <text:p>3747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74036" table:style-name="ce1">
            <text:p>37403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8991" table:style-name="ce1">
            <text:p>489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391" table:style-name="ce1">
            <text:p>43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231" table:style-name="ce1">
            <text:p>352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48500" table:style-name="ce1">
            <text:p>34850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260" table:style-name="ce1">
            <text:p>44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716" table:style-name="ce1">
            <text:p>471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40131" table:style-name="ce1">
            <text:p>401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45374" table:style-name="ce1">
            <text:p>34537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51848" table:style-name="ce1">
            <text:p>518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267" table:style-name="ce1">
            <text:p>42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6883" table:style-name="ce1">
            <text:p>3688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1529" table:style-name="ce1">
            <text:p>3315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6432" table:style-name="ce1">
            <text:p>4643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0260" table:style-name="ce1">
            <text:p>30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30741" table:style-name="ce1">
            <text:p>33074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5901" table:style-name="ce1">
            <text:p>359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012" table:style-name="ce1">
            <text:p>501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9595" table:style-name="ce1">
            <text:p>395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9429" table:style-name="ce1">
            <text:p>3894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4155" table:style-name="ce1">
            <text:p>5415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398" table:style-name="ce1">
            <text:p>339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3720" table:style-name="ce1">
            <text:p>2372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429481" table:style-name="ce1">
            <text:p>42948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0451" table:style-name="ce1">
            <text:p>4045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40" table:style-name="ce1">
            <text:p>104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2804" table:style-name="ce1">
            <text:p>1280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7834" table:style-name="ce1">
            <text:p>278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534" table:style-name="ce1">
            <text:p>85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3780" table:style-name="ce1">
            <text:p>378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9537" table:style-name="ce1">
            <text:p>3953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92191" table:style-name="ce1">
            <text:p>19219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6161" table:style-name="ce1">
            <text:p>361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442" table:style-name="ce1">
            <text:p>244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21469" table:style-name="ce1">
            <text:p>21469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65061" table:style-name="ce1">
            <text:p>1650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7496" table:style-name="ce1">
            <text:p>2749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1257" table:style-name="ce1">
            <text:p>125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8487" table:style-name="ce1">
            <text:p>8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174487" table:style-name="ce1">
            <text:p>174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16860" table:style-name="ce1">
            <text:p>1686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973" table:style-name="ce1">
            <text:p>9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568" table:style-name="ce1">
            <text:p>556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08730" table:style-name="ce1">
            <text:p>10873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15005" table:style-name="ce1">
            <text:p>150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773" table:style-name="ce1">
            <text:p>7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5763" table:style-name="ce1">
            <text:p>576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74375" table:style-name="ce1">
            <text:p>7437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11178" table:style-name="ce1">
            <text:p>1117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988" table:style-name="ce1">
            <text:p>9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8625" table:style-name="ce1">
            <text:p>86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73514" table:style-name="ce1">
            <text:p>735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11781" table:style-name="ce1">
            <text:p>1178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808" table:style-name="ce1">
            <text:p>80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10525" table:style-name="ce1">
            <text:p>105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4088" table:style-name="ce1">
            <text:p>440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045" table:style-name="ce1">
            <text:p>604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1105" table:style-name="ce1">
            <text:p>11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9826" table:style-name="ce1">
            <text:p>982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42366" table:style-name="ce1">
            <text:p>4236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12754" table:style-name="ce1">
            <text:p>127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1674" table:style-name="ce1">
            <text:p>167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16554" table:style-name="ce1">
            <text:p>165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84494" table:style-name="ce1">
            <text:p>8449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17852" table:style-name="ce1">
            <text:p>1785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1914" table:style-name="ce1">
            <text:p>19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15253" table:style-name="ce1">
            <text:p>1525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103247" table:style-name="ce1">
            <text:p>10324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18325" table:style-name="ce1">
            <text:p>183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1993" table:style-name="ce1">
            <text:p>199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2082" table:style-name="ce1">
            <text:p>1208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171814" table:style-name="ce1">
            <text:p>1718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27904" table:style-name="ce1">
            <text:p>279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212" table:style-name="ce1">
            <text:p>212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598" table:style-name="ce1">
            <text:p>15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15703" table:style-name="ce1">
            <text:p>157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1779" table:style-name="ce1">
            <text:p>177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297" table:style-name="ce1">
            <text:p>129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13020" table:style-name="ce1">
            <text:p>1302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61371" table:style-name="ce1">
            <text:p>6137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2290" table:style-name="ce1">
            <text:p>1229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009" table:style-name="ce1">
            <text:p>200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065" table:style-name="ce1">
            <text:p>150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90988" table:style-name="ce1">
            <text:p>9098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0965" table:style-name="ce1">
            <text:p>209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0" table:style-name="ce1">
            <text:p>336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210038" table:style-name="ce1">
            <text:p>21003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66031" table:style-name="ce1">
            <text:p>6603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29917" table:style-name="ce1">
            <text:p>2991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644" table:style-name="ce1">
            <text:p>364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253769" table:style-name="ce1">
            <text:p>2537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9604" table:style-name="ce1">
            <text:p>196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7186" table:style-name="ce1">
            <text:p>471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176" table:style-name="ce1">
            <text:p>317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27314" table:style-name="ce1">
            <text:p>22731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2958" table:style-name="ce1">
            <text:p>229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36043" table:style-name="ce1">
            <text:p>3604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3425" table:style-name="ce1">
            <text:p>342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40261" table:style-name="ce1">
            <text:p>2402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24801" table:style-name="ce1">
            <text:p>2480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0203" table:style-name="ce1">
            <text:p>402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048" table:style-name="ce1">
            <text:p>404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26446" table:style-name="ce1">
            <text:p>3264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2898" table:style-name="ce1">
            <text:p>328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4821" table:style-name="ce1">
            <text:p>4482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268" table:style-name="ce1">
            <text:p>326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263387" table:style-name="ce1">
            <text:p>26338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6061" table:style-name="ce1">
            <text:p>260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35946" table:style-name="ce1">
            <text:p>359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786" table:style-name="ce1">
            <text:p>37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6169" table:style-name="ce1">
            <text:p>3461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3453" table:style-name="ce1">
            <text:p>3345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8974" table:style-name="ce1">
            <text:p>3897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58" table:style-name="ce1">
            <text:p>45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25365" table:style-name="ce1">
            <text:p>3253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3627" table:style-name="ce1">
            <text:p>3362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0559" table:style-name="ce1">
            <text:p>5055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73" table:style-name="ce1">
            <text:p>267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22606" table:style-name="ce1">
            <text:p>32260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661" table:style-name="ce1">
            <text:p>156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185" table:style-name="ce1">
            <text:p>371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371" table:style-name="ce1">
            <text:p>37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8156" table:style-name="ce1">
            <text:p>1815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097" table:style-name="ce1">
            <text:p>309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2802" table:style-name="ce1">
            <text:p>28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492" table:style-name="ce1">
            <text:p>149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67202" table:style-name="ce1">
            <text:p>672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3827" table:style-name="ce1">
            <text:p>1382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3172" table:style-name="ce1">
            <text:p>131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8516" table:style-name="ce1">
            <text:p>15851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2142" table:style-name="ce1">
            <text:p>3214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0584" table:style-name="ce1">
            <text:p>3058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04" table:style-name="ce1">
            <text:p>330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0781" table:style-name="ce1">
            <text:p>3078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12232" table:style-name="ce1">
            <text:p>21223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2153" table:style-name="ce1">
            <text:p>321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074" table:style-name="ce1">
            <text:p>40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1746" table:style-name="ce1">
            <text:p>4174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281437" table:style-name="ce1">
            <text:p>28143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34447" table:style-name="ce1">
            <text:p>344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506" table:style-name="ce1">
            <text:p>350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0062" table:style-name="ce1">
            <text:p>200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49489" table:style-name="ce1">
            <text:p>2494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5885" table:style-name="ce1">
            <text:p>458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612" table:style-name="ce1">
            <text:p>461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9389" table:style-name="ce1">
            <text:p>3593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9566" table:style-name="ce1">
            <text:p>3956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6207" table:style-name="ce1">
            <text:p>4620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536" table:style-name="ce1">
            <text:p>45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31469" table:style-name="ce1">
            <text:p>33146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9626" table:style-name="ce1">
            <text:p>3962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7351" table:style-name="ce1">
            <text:p>4735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887" table:style-name="ce1">
            <text:p>388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75474" table:style-name="ce1">
            <text:p>2754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055" table:style-name="ce1">
            <text:p>3305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672" table:style-name="ce1">
            <text:p>416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639" table:style-name="ce1">
            <text:p>463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82161" table:style-name="ce1">
            <text:p>38216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068" table:style-name="ce1">
            <text:p>37068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1917" table:style-name="ce1">
            <text:p>5191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3862" table:style-name="ce1">
            <text:p>38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289701" table:style-name="ce1">
            <text:p>28970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1823" table:style-name="ce1">
            <text:p>3182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2293" table:style-name="ce1">
            <text:p>4229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736" table:style-name="ce1">
            <text:p>37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92209" table:style-name="ce1">
            <text:p>39220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7647" table:style-name="ce1">
            <text:p>276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3842" table:style-name="ce1">
            <text:p>4384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93" table:style-name="ce1">
            <text:p>79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9347" table:style-name="ce1">
            <text:p>3934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280" table:style-name="ce1">
            <text:p>728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760" table:style-name="ce1">
            <text:p>876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462" table:style-name="ce1">
            <text:p>246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16110" table:style-name="ce1">
            <text:p>1161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5791" table:style-name="ce1">
            <text:p>2579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0719" table:style-name="ce1">
            <text:p>2071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340" table:style-name="ce1">
            <text:p>334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71213" table:style-name="ce1">
            <text:p>17121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1396" table:style-name="ce1">
            <text:p>3139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4421" table:style-name="ce1">
            <text:p>3442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386" table:style-name="ce1">
            <text:p>438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333273" table:style-name="ce1">
            <text:p>33327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41275" table:style-name="ce1">
            <text:p>4127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46027" table:style-name="ce1">
            <text:p>4602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5941" table:style-name="ce1">
            <text:p>594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484456" table:style-name="ce1">
            <text:p>48445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0865" table:style-name="ce1">
            <text:p>508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61222" table:style-name="ce1">
            <text:p>61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74" table:style-name="ce1">
            <text:p>417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07765" table:style-name="ce1">
            <text:p>3077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5381" table:style-name="ce1">
            <text:p>3538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4184" table:style-name="ce1">
            <text:p>4418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5222" table:style-name="ce1">
            <text:p>5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419398" table:style-name="ce1">
            <text:p>419398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47529" table:style-name="ce1">
            <text:p>4752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54065" table:style-name="ce1">
            <text:p>540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469" table:style-name="ce1">
            <text:p>446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18350" table:style-name="ce1">
            <text:p>31835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8036" table:style-name="ce1">
            <text:p>3803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6754" table:style-name="ce1">
            <text:p>4675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935" table:style-name="ce1">
            <text:p>493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70294" table:style-name="ce1">
            <text:p>37029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44861" table:style-name="ce1">
            <text:p>4486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51816" table:style-name="ce1">
            <text:p>5181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5844" table:style-name="ce1">
            <text:p>584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491932" table:style-name="ce1">
            <text:p>49193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56050" table:style-name="ce1">
            <text:p>5605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5448" table:style-name="ce1">
            <text:p>55448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654" table:style-name="ce1">
            <text:p>465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63210" table:style-name="ce1">
            <text:p>3632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41311" table:style-name="ce1">
            <text:p>4131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8075" table:style-name="ce1">
            <text:p>4807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871" table:style-name="ce1">
            <text:p>287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286679" table:style-name="ce1">
            <text:p>28667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006" table:style-name="ce1">
            <text:p>1500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9018" table:style-name="ce1">
            <text:p>3901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591" table:style-name="ce1">
            <text:p>59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9371" table:style-name="ce1">
            <text:p>3937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5616" table:style-name="ce1">
            <text:p>5616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4839" table:style-name="ce1">
            <text:p>483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593" table:style-name="ce1">
            <text:p>259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15999" table:style-name="ce1">
            <text:p>11599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5088" table:style-name="ce1">
            <text:p>2508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4777" table:style-name="ce1">
            <text:p>2477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777" table:style-name="ce1">
            <text:p>477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33120" table:style-name="ce1">
            <text:p>233120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44428" table:style-name="ce1">
            <text:p>4442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50470" table:style-name="ce1">
            <text:p>50470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431" table:style-name="ce1">
            <text:p>443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9813" table:style-name="ce1">
            <text:p>28981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9082" table:style-name="ce1">
            <text:p>3908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48265" table:style-name="ce1">
            <text:p>48265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793" table:style-name="ce1">
            <text:p>479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12728" table:style-name="ce1">
            <text:p>31272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0044" table:style-name="ce1">
            <text:p>4004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51434" table:style-name="ce1">
            <text:p>5143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793" table:style-name="ce1">
            <text:p>479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2868" table:style-name="ce1">
            <text:p>32286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40963" table:style-name="ce1">
            <text:p>4096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53771" table:style-name="ce1">
            <text:p>5377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5500" table:style-name="ce1">
            <text:p>5500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73947" table:style-name="ce1">
            <text:p>37394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44635" table:style-name="ce1">
            <text:p>44635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62116" table:style-name="ce1">
            <text:p>62116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6081" table:style-name="ce1">
            <text:p>608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27257" table:style-name="ce1">
            <text:p>42725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50714" table:style-name="ce1">
            <text:p>5071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9598" table:style-name="ce1">
            <text:p>6959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732" table:style-name="ce1">
            <text:p>373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02239" table:style-name="ce1">
            <text:p>30223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2201" table:style-name="ce1">
            <text:p>3220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968" table:style-name="ce1">
            <text:p>4196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5215" table:style-name="ce1">
            <text:p>5215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55361" table:style-name="ce1">
            <text:p>35536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44594" table:style-name="ce1">
            <text:p>4459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7428" table:style-name="ce1">
            <text:p>5742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229" table:style-name="ce1">
            <text:p>522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413889" table:style-name="ce1">
            <text:p>41388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41779" table:style-name="ce1">
            <text:p>4177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5884" table:style-name="ce1">
            <text:p>5588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92" table:style-name="ce1">
            <text:p>269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267841" table:style-name="ce1">
            <text:p>26784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1882" table:style-name="ce1">
            <text:p>1188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943" table:style-name="ce1">
            <text:p>37943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866" table:style-name="ce1">
            <text:p>866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57182" table:style-name="ce1">
            <text:p>57182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8025" table:style-name="ce1">
            <text:p>8025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7844" table:style-name="ce1">
            <text:p>7844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3314" table:style-name="ce1">
            <text:p>3314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49496" table:style-name="ce1">
            <text:p>149496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9529" table:style-name="ce1">
            <text:p>29529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4201" table:style-name="ce1">
            <text:p>34201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5188" table:style-name="ce1">
            <text:p>5188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04483" table:style-name="ce1">
            <text:p>304483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50299" table:style-name="ce1">
            <text:p>50299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54907" table:style-name="ce1">
            <text:p>54907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662" table:style-name="ce1">
            <text:p>4662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99759" table:style-name="ce1">
            <text:p>299759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9060" table:style-name="ce1">
            <text:p>39060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54735" table:style-name="ce1">
            <text:p>54735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5168" table:style-name="ce1">
            <text:p>5168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67451" table:style-name="ce1">
            <text:p>367451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0581" table:style-name="ce1">
            <text:p>40581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62060" table:style-name="ce1">
            <text:p>62060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5375" table:style-name="ce1">
            <text:p>5375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97157" table:style-name="ce1">
            <text:p>397157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46389" table:style-name="ce1">
            <text:p>46389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61026" table:style-name="ce1">
            <text:p>61026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5418" table:style-name="ce1">
            <text:p>5418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81779" table:style-name="ce1">
            <text:p>381779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42348" table:style-name="ce1">
            <text:p>42348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64664" table:style-name="ce1">
            <text:p>64664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5854" table:style-name="ce1">
            <text:p>5854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30993" table:style-name="ce1">
            <text:p>430993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48277" table:style-name="ce1">
            <text:p>48277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8779" table:style-name="ce1">
            <text:p>68779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5756" table:style-name="ce1">
            <text:p>5756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419263" table:style-name="ce1">
            <text:p>419263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45644" table:style-name="ce1">
            <text:p>45644</text:p>
          </table:table-cell>
          <table:table-cell table:number-columns-repeated="16380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68401" table:style-name="ce1">
            <text:p>68401</text:p>
          </table:table-cell>
          <table:table-cell table:number-columns-repeated="16380"/>
        </table:table-row>
        <table:table-row table:number-rows-repeated="1048203" table:style-name="ro1">
          <table:table-cell table:number-columns-repeated="16384"/>
        </table:table-row>
      </table:table>
      <table:database-ranges>
        <table:database-range table:target-range-address="Principales_Indicadores_de_la_F.A2:Principales_Indicadores_de_la_F.D157" table:contains-header="false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DEBF7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Emmanuel Reyes</meta:initial-creator>
    <dc:creator>Emmanuel Reyes</dc:creator>
    <meta:creation-date>2019-10-08T15:53:09Z</meta:creation-date>
    <dc:date>2025-10-17T19:03:53Z</dc:date>
  </office:meta>
</office:document-meta>
</file>