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  <style:font-face style:name="INFOTEXT" svg:font-family="INFOTEXT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0.9525cm" style:use-optimal-column-width="true"/>
    </style:style>
    <style:style style:name="co2" style:family="table-column">
      <style:table-column-properties fo:break-before="auto" style:column-width="2.1922619047619cm" style:use-optimal-column-width="true"/>
    </style:style>
    <style:style style:name="co3" style:family="table-column">
      <style:table-column-properties fo:break-before="auto" style:column-width="3.65880952380952cm" style:use-optimal-column-width="true"/>
    </style:style>
    <style:style style:name="co4" style:family="table-column">
      <style:table-column-properties fo:break-before="auto" style:column-width="1.8747619047619cm" style:use-optimal-column-width="true"/>
    </style:style>
    <style:style style:name="co5" style:family="table-column">
      <style:table-column-properties fo:break-before="auto" style:column-width="1.79916666666667cm"/>
    </style:style>
    <style:style style:name="ro1" style:family="table-row">
      <style:table-row-properties style:row-height="14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null-date table:date-value="1904-01-01"/>
      </table:calculation-settings>
      <table:table table:name="Principales_Indicadores_de_la_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1">
            <text:p>AÑO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INDICADOR</text:p>
          </table:table-cell>
          <table:table-cell office:value-type="string" table:style-name="ce1">
            <text:p>CANTIDAD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777" table:style-name="ce1">
            <text:p>777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7344" table:style-name="ce1">
            <text:p>73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26871" table:style-name="ce1">
            <text:p>2687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6479" table:style-name="ce1">
            <text:p>647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2791" table:style-name="ce1">
            <text:p>279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30677" table:style-name="ce1">
            <text:p>30677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57932" table:style-name="ce1">
            <text:p>157932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26571" table:style-name="ce1">
            <text:p>2657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3770" table:style-name="ce1">
            <text:p>377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36525" table:style-name="ce1">
            <text:p>3652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262721" table:style-name="ce1">
            <text:p>26272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39670" table:style-name="ce1">
            <text:p>3967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534" table:style-name="ce1">
            <text:p>353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1143" table:style-name="ce1">
            <text:p>3114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88444" table:style-name="ce1">
            <text:p>2884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38007" table:style-name="ce1">
            <text:p>38007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3788" table:style-name="ce1">
            <text:p>378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32955" table:style-name="ce1">
            <text:p>3295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331595" table:style-name="ce1">
            <text:p>33159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42215" table:style-name="ce1">
            <text:p>4221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4199" table:style-name="ce1">
            <text:p>419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34203" table:style-name="ce1">
            <text:p>3420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329535" table:style-name="ce1">
            <text:p>32953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6852" table:style-name="ce1">
            <text:p>46852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4030" table:style-name="ce1">
            <text:p>403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32944" table:style-name="ce1">
            <text:p>329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292015" table:style-name="ce1">
            <text:p>29201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4459" table:style-name="ce1">
            <text:p>4445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333" table:style-name="ce1">
            <text:p>433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5801" table:style-name="ce1">
            <text:p>3580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56478" table:style-name="ce1">
            <text:p>35647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8981" table:style-name="ce1">
            <text:p>4898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4578" table:style-name="ce1">
            <text:p>457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39399" table:style-name="ce1">
            <text:p>3939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40243" table:style-name="ce1">
            <text:p>34024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49646" table:style-name="ce1">
            <text:p>49646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4365" table:style-name="ce1">
            <text:p>436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7540" table:style-name="ce1">
            <text:p>3754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43991" table:style-name="ce1">
            <text:p>34399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47009" table:style-name="ce1">
            <text:p>4700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4580" table:style-name="ce1">
            <text:p>458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5324" table:style-name="ce1">
            <text:p>3532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388853" table:style-name="ce1">
            <text:p>38885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51703" table:style-name="ce1">
            <text:p>5170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3118" table:style-name="ce1">
            <text:p>311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22054" table:style-name="ce1">
            <text:p>2205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315944" table:style-name="ce1">
            <text:p>3159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37011" table:style-name="ce1">
            <text:p>3701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1069" table:style-name="ce1">
            <text:p>1069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1421" table:style-name="ce1">
            <text:p>1142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36695" table:style-name="ce1">
            <text:p>3669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9173" table:style-name="ce1">
            <text:p>917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2726" table:style-name="ce1">
            <text:p>272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30177" table:style-name="ce1">
            <text:p>30177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51301" table:style-name="ce1">
            <text:p>15130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30415" table:style-name="ce1">
            <text:p>3041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4164" table:style-name="ce1">
            <text:p>416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39145" table:style-name="ce1">
            <text:p>3914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270138" table:style-name="ce1">
            <text:p>27013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40844" table:style-name="ce1">
            <text:p>4084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367" table:style-name="ce1">
            <text:p>3367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3084" table:style-name="ce1">
            <text:p>3308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79260" table:style-name="ce1">
            <text:p>27926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39253" table:style-name="ce1">
            <text:p>3925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4184" table:style-name="ce1">
            <text:p>418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35748" table:style-name="ce1">
            <text:p>3574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349772" table:style-name="ce1">
            <text:p>34977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45772" table:style-name="ce1">
            <text:p>4577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4506" table:style-name="ce1">
            <text:p>450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37478" table:style-name="ce1">
            <text:p>3747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374036" table:style-name="ce1">
            <text:p>37403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8991" table:style-name="ce1">
            <text:p>4899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4391" table:style-name="ce1">
            <text:p>439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35231" table:style-name="ce1">
            <text:p>3523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348500" table:style-name="ce1">
            <text:p>34850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4260" table:style-name="ce1">
            <text:p>4426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716" table:style-name="ce1">
            <text:p>471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40131" table:style-name="ce1">
            <text:p>4013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45374" table:style-name="ce1">
            <text:p>34537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51848" table:style-name="ce1">
            <text:p>5184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4267" table:style-name="ce1">
            <text:p>4267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36883" table:style-name="ce1">
            <text:p>3688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31529" table:style-name="ce1">
            <text:p>331529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46432" table:style-name="ce1">
            <text:p>4643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3453" table:style-name="ce1">
            <text:p>345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0260" table:style-name="ce1">
            <text:p>3026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30741" table:style-name="ce1">
            <text:p>33074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35901" table:style-name="ce1">
            <text:p>3590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5012" table:style-name="ce1">
            <text:p>501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9595" table:style-name="ce1">
            <text:p>3959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389429" table:style-name="ce1">
            <text:p>389429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54155" table:style-name="ce1">
            <text:p>5415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3398" table:style-name="ce1">
            <text:p>339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23720" table:style-name="ce1">
            <text:p>2372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429481" table:style-name="ce1">
            <text:p>42948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40451" table:style-name="ce1">
            <text:p>4045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1040" table:style-name="ce1">
            <text:p>104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2804" table:style-name="ce1">
            <text:p>1280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27834" table:style-name="ce1">
            <text:p>2783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8534" table:style-name="ce1">
            <text:p>853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3780" table:style-name="ce1">
            <text:p>378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39537" table:style-name="ce1">
            <text:p>3953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92191" table:style-name="ce1">
            <text:p>19219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36161" table:style-name="ce1">
            <text:p>3616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2442" table:style-name="ce1">
            <text:p>2442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21469" table:style-name="ce1">
            <text:p>21469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165061" table:style-name="ce1">
            <text:p>16506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27496" table:style-name="ce1">
            <text:p>27496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1257" table:style-name="ce1">
            <text:p>125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8487" table:style-name="ce1">
            <text:p>848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174487" table:style-name="ce1">
            <text:p>17448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16860" table:style-name="ce1">
            <text:p>1686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973" table:style-name="ce1">
            <text:p>97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5568" table:style-name="ce1">
            <text:p>556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108730" table:style-name="ce1">
            <text:p>10873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15005" table:style-name="ce1">
            <text:p>1500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773" table:style-name="ce1">
            <text:p>77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5763" table:style-name="ce1">
            <text:p>576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74375" table:style-name="ce1">
            <text:p>7437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11178" table:style-name="ce1">
            <text:p>1117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988" table:style-name="ce1">
            <text:p>98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8625" table:style-name="ce1">
            <text:p>862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73514" table:style-name="ce1">
            <text:p>7351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11781" table:style-name="ce1">
            <text:p>1178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808" table:style-name="ce1">
            <text:p>80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10525" table:style-name="ce1">
            <text:p>1052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44088" table:style-name="ce1">
            <text:p>4408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6045" table:style-name="ce1">
            <text:p>604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1105" table:style-name="ce1">
            <text:p>110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9826" table:style-name="ce1">
            <text:p>9826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42366" table:style-name="ce1">
            <text:p>42366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12754" table:style-name="ce1">
            <text:p>1275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1674" table:style-name="ce1">
            <text:p>167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16554" table:style-name="ce1">
            <text:p>1655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84494" table:style-name="ce1">
            <text:p>8449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17852" table:style-name="ce1">
            <text:p>17852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1914" table:style-name="ce1">
            <text:p>191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15253" table:style-name="ce1">
            <text:p>1525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103247" table:style-name="ce1">
            <text:p>10324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18325" table:style-name="ce1">
            <text:p>1832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1993" table:style-name="ce1">
            <text:p>199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12082" table:style-name="ce1">
            <text:p>12082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171814" table:style-name="ce1">
            <text:p>17181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27904" table:style-name="ce1">
            <text:p>2790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212" table:style-name="ce1">
            <text:p>212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598" table:style-name="ce1">
            <text:p>159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15703" table:style-name="ce1">
            <text:p>1570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1779" table:style-name="ce1">
            <text:p>177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1297" table:style-name="ce1">
            <text:p>129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13020" table:style-name="ce1">
            <text:p>13020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61371" table:style-name="ce1">
            <text:p>6137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12290" table:style-name="ce1">
            <text:p>12290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2009" table:style-name="ce1">
            <text:p>200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15065" table:style-name="ce1">
            <text:p>1506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90988" table:style-name="ce1">
            <text:p>9098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20965" table:style-name="ce1">
            <text:p>2096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360" table:style-name="ce1">
            <text:p>3360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210038" table:style-name="ce1">
            <text:p>21003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66031" table:style-name="ce1">
            <text:p>6603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29917" table:style-name="ce1">
            <text:p>2991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3644" table:style-name="ce1">
            <text:p>364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253769" table:style-name="ce1">
            <text:p>25376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19604" table:style-name="ce1">
            <text:p>1960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47186" table:style-name="ce1">
            <text:p>4718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3176" table:style-name="ce1">
            <text:p>317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227314" table:style-name="ce1">
            <text:p>22731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22958" table:style-name="ce1">
            <text:p>2295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36043" table:style-name="ce1">
            <text:p>3604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3425" table:style-name="ce1">
            <text:p>342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240261" table:style-name="ce1">
            <text:p>24026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24801" table:style-name="ce1">
            <text:p>2480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0203" table:style-name="ce1">
            <text:p>4020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048" table:style-name="ce1">
            <text:p>404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26446" table:style-name="ce1">
            <text:p>32644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2898" table:style-name="ce1">
            <text:p>3289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4821" table:style-name="ce1">
            <text:p>4482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3268" table:style-name="ce1">
            <text:p>326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263387" table:style-name="ce1">
            <text:p>26338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26061" table:style-name="ce1">
            <text:p>2606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35946" table:style-name="ce1">
            <text:p>3594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3786" table:style-name="ce1">
            <text:p>378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46169" table:style-name="ce1">
            <text:p>34616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3453" table:style-name="ce1">
            <text:p>3345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38974" table:style-name="ce1">
            <text:p>3897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4558" table:style-name="ce1">
            <text:p>455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325365" table:style-name="ce1">
            <text:p>32536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3627" table:style-name="ce1">
            <text:p>3362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50559" table:style-name="ce1">
            <text:p>5055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2673" table:style-name="ce1">
            <text:p>267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322606" table:style-name="ce1">
            <text:p>32260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15661" table:style-name="ce1">
            <text:p>1566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37185" table:style-name="ce1">
            <text:p>37185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371" table:style-name="ce1">
            <text:p>37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8156" table:style-name="ce1">
            <text:p>1815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3097" table:style-name="ce1">
            <text:p>309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2802" table:style-name="ce1">
            <text:p>280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1492" table:style-name="ce1">
            <text:p>149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67202" table:style-name="ce1">
            <text:p>6720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3827" table:style-name="ce1">
            <text:p>1382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13172" table:style-name="ce1">
            <text:p>1317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3453" table:style-name="ce1">
            <text:p>345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158516" table:style-name="ce1">
            <text:p>15851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32142" table:style-name="ce1">
            <text:p>3214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30584" table:style-name="ce1">
            <text:p>3058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304" table:style-name="ce1">
            <text:p>330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0781" table:style-name="ce1">
            <text:p>3078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12232" table:style-name="ce1">
            <text:p>21223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32153" table:style-name="ce1">
            <text:p>3215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4074" table:style-name="ce1">
            <text:p>407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41746" table:style-name="ce1">
            <text:p>4174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281437" table:style-name="ce1">
            <text:p>28143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34447" table:style-name="ce1">
            <text:p>3444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3506" table:style-name="ce1">
            <text:p>350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20062" table:style-name="ce1">
            <text:p>2006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249489" table:style-name="ce1">
            <text:p>24948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5885" table:style-name="ce1">
            <text:p>45885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4612" table:style-name="ce1">
            <text:p>461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359389" table:style-name="ce1">
            <text:p>35938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39566" table:style-name="ce1">
            <text:p>3956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6207" table:style-name="ce1">
            <text:p>4620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536" table:style-name="ce1">
            <text:p>453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31469" table:style-name="ce1">
            <text:p>33146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9626" table:style-name="ce1">
            <text:p>3962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7351" table:style-name="ce1">
            <text:p>4735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3887" table:style-name="ce1">
            <text:p>388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275474" table:style-name="ce1">
            <text:p>27547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3055" table:style-name="ce1">
            <text:p>33055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41672" table:style-name="ce1">
            <text:p>4167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4639" table:style-name="ce1">
            <text:p>463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82161" table:style-name="ce1">
            <text:p>38216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7068" table:style-name="ce1">
            <text:p>37068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51917" table:style-name="ce1">
            <text:p>5191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3862" table:style-name="ce1">
            <text:p>386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289701" table:style-name="ce1">
            <text:p>28970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1823" table:style-name="ce1">
            <text:p>3182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42293" table:style-name="ce1">
            <text:p>4229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3736" table:style-name="ce1">
            <text:p>373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392209" table:style-name="ce1">
            <text:p>39220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27647" table:style-name="ce1">
            <text:p>2764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43842" table:style-name="ce1">
            <text:p>4384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793" table:style-name="ce1">
            <text:p>793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39347" table:style-name="ce1">
            <text:p>39347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7280" table:style-name="ce1">
            <text:p>728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8760" table:style-name="ce1">
            <text:p>876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2462" table:style-name="ce1">
            <text:p>246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16110" table:style-name="ce1">
            <text:p>11611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25791" table:style-name="ce1">
            <text:p>2579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20719" table:style-name="ce1">
            <text:p>20719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3340" table:style-name="ce1">
            <text:p>334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171213" table:style-name="ce1">
            <text:p>171213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31396" table:style-name="ce1">
            <text:p>3139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34421" table:style-name="ce1">
            <text:p>3442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4386" table:style-name="ce1">
            <text:p>438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333273" table:style-name="ce1">
            <text:p>333273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41275" table:style-name="ce1">
            <text:p>4127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46027" table:style-name="ce1">
            <text:p>46027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5941" table:style-name="ce1">
            <text:p>594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484456" table:style-name="ce1">
            <text:p>48445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50865" table:style-name="ce1">
            <text:p>5086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61222" table:style-name="ce1">
            <text:p>6122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4174" table:style-name="ce1">
            <text:p>4174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307765" table:style-name="ce1">
            <text:p>30776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35381" table:style-name="ce1">
            <text:p>3538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4184" table:style-name="ce1">
            <text:p>44184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5222" table:style-name="ce1">
            <text:p>522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419398" table:style-name="ce1">
            <text:p>419398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47529" table:style-name="ce1">
            <text:p>47529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54065" table:style-name="ce1">
            <text:p>5406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469" table:style-name="ce1">
            <text:p>4469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18350" table:style-name="ce1">
            <text:p>31835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8036" table:style-name="ce1">
            <text:p>3803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6754" table:style-name="ce1">
            <text:p>46754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4935" table:style-name="ce1">
            <text:p>493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70294" table:style-name="ce1">
            <text:p>370294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44861" table:style-name="ce1">
            <text:p>4486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51816" table:style-name="ce1">
            <text:p>5181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5844" table:style-name="ce1">
            <text:p>5844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491932" table:style-name="ce1">
            <text:p>49193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56050" table:style-name="ce1">
            <text:p>5605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55448" table:style-name="ce1">
            <text:p>55448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4654" table:style-name="ce1">
            <text:p>4654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363210" table:style-name="ce1">
            <text:p>36321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41311" table:style-name="ce1">
            <text:p>4131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48075" table:style-name="ce1">
            <text:p>4807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2871" table:style-name="ce1">
            <text:p>287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286679" table:style-name="ce1">
            <text:p>286679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15006" table:style-name="ce1">
            <text:p>1500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39018" table:style-name="ce1">
            <text:p>39018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591" table:style-name="ce1">
            <text:p>591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39371" table:style-name="ce1">
            <text:p>39371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5616" table:style-name="ce1">
            <text:p>5616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4839" table:style-name="ce1">
            <text:p>4839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2593" table:style-name="ce1">
            <text:p>2593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15999" table:style-name="ce1">
            <text:p>115999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25088" table:style-name="ce1">
            <text:p>25088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24777" table:style-name="ce1">
            <text:p>24777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4777" table:style-name="ce1">
            <text:p>4777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233120" table:style-name="ce1">
            <text:p>233120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44428" table:style-name="ce1">
            <text:p>44428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50470" table:style-name="ce1">
            <text:p>50470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4431" table:style-name="ce1">
            <text:p>4431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89813" table:style-name="ce1">
            <text:p>289813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9082" table:style-name="ce1">
            <text:p>39082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48265" table:style-name="ce1">
            <text:p>48265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4793" table:style-name="ce1">
            <text:p>4793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312728" table:style-name="ce1">
            <text:p>312728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40044" table:style-name="ce1">
            <text:p>40044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51434" table:style-name="ce1">
            <text:p>51434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4793" table:style-name="ce1">
            <text:p>4793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322868" table:style-name="ce1">
            <text:p>322868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40963" table:style-name="ce1">
            <text:p>40963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53771" table:style-name="ce1">
            <text:p>53771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5500" table:style-name="ce1">
            <text:p>5500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373947" table:style-name="ce1">
            <text:p>373947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44635" table:style-name="ce1">
            <text:p>44635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62116" table:style-name="ce1">
            <text:p>62116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6081" table:style-name="ce1">
            <text:p>6081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427257" table:style-name="ce1">
            <text:p>427257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50714" table:style-name="ce1">
            <text:p>50714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69598" table:style-name="ce1">
            <text:p>69598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3732" table:style-name="ce1">
            <text:p>3732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02239" table:style-name="ce1">
            <text:p>302239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32201" table:style-name="ce1">
            <text:p>32201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41968" table:style-name="ce1">
            <text:p>41968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5215" table:style-name="ce1">
            <text:p>5215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55361" table:style-name="ce1">
            <text:p>355361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44594" table:style-name="ce1">
            <text:p>44594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57428" table:style-name="ce1">
            <text:p>57428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5229" table:style-name="ce1">
            <text:p>5229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413889" table:style-name="ce1">
            <text:p>413889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41779" table:style-name="ce1">
            <text:p>41779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55884" table:style-name="ce1">
            <text:p>55884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2692" table:style-name="ce1">
            <text:p>2692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267841" table:style-name="ce1">
            <text:p>267841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11882" table:style-name="ce1">
            <text:p>11882</text:p>
          </table:table-cell>
          <table:table-cell table:number-columns-repeated="16380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37943" table:style-name="ce1">
            <text:p>37943</text:p>
          </table:table-cell>
          <table:table-cell table:number-columns-repeated="16380"/>
        </table:table-row>
        <table:table-row table:number-rows-repeated="1048239" table:style-name="ro1">
          <table:table-cell table:number-columns-repeated="16384"/>
        </table:table-row>
      </table:table>
      <table:database-ranges>
        <table:database-range table:target-range-address="Principales_Indicadores_de_la_F.A2:Principales_Indicadores_de_la_F.D157" table:contains-header="false">
          <table:sort>
            <table:sort-by table:field-number="0"/>
            <table:sort-by table:field-number="1"/>
            <table:sort-by table:field-number="2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  <style:font-face style:name="INFOTEXT" svg:font-family="INFOTEXT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DEBF7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9E1F2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DD7EE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4C6E7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9BC2E6"/>
      <style:text-properties fo:color="#FFFFFF"/>
    </style:style>
    <style:style style:name="_54_0_37__32_-_32_Accent2" style:display-name="60% - Accent2" style:family="table-cell" style:data-style-name="N0">
      <style:table-cell-properties fo:background-color="#F4B084"/>
      <style:text-properties fo:color="#FFFFFF"/>
    </style:style>
    <style:style style:name="_54_0_37__32_-_32_Accent3" style:display-name="60% - Accent3" style:family="table-cell" style:data-style-name="N0">
      <style:table-cell-properties fo:background-color="#C9C9C9"/>
      <style:text-properties fo:color="#FFFFFF"/>
    </style:style>
    <style:style style:name="_54_0_37__32_-_32_Accent4" style:display-name="60% - Accent4" style:family="table-cell" style:data-style-name="N0">
      <style:table-cell-properties fo:background-color="#FFD966"/>
      <style:text-properties fo:color="#FFFFFF"/>
    </style:style>
    <style:style style:name="_54_0_37__32_-_32_Accent5" style:display-name="60% - Accent5" style:family="table-cell" style:data-style-name="N0">
      <style:table-cell-properties fo:background-color="#8EA9DB"/>
      <style:text-properties fo:color="#FFFFFF"/>
    </style:style>
    <style:style style:name="_54_0_37__32_-_32_Accent6" style:display-name="60% - Accent6" style:family="table-cell" style:data-style-name="N0">
      <style:table-cell-properties fo:background-color="#A9D08E"/>
      <style:text-properties fo:color="#FFFFFF"/>
    </style:style>
    <style:style style:name="Accent1" style:family="table-cell" style:data-style-name="N0">
      <style:table-cell-properties fo:background-color="#5B9BD5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4472C4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INFOTEXT" style:font-name-asian="INFOTEXT" style:font-name-complex="INFOTEX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Emmanuel Reyes</meta:initial-creator>
    <dc:creator>Emmanuel Reyes</dc:creator>
    <meta:creation-date>2019-10-08T15:53:09Z</meta:creation-date>
    <dc:date>2025-01-27T11:54:00Z</dc:date>
  </office:meta>
</office:document-meta>
</file>